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gif" manifest:full-path="Pictures/10000000000003970000028A035C413F.gif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AA cursive" svg:font-family="'AA cursive'" style:font-pitch="variable"/>
    <style:font-face style:name="Capitals" svg:font-family="Capitals" style:font-pitch="variable"/>
    <style:font-face style:name="Mickey" svg:font-family="Mickey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Mickey" fo:font-size="60pt" style:font-size-asian="60pt" style:font-size-complex="60pt"/>
    </style:style>
    <style:style style:name="P2" style:family="paragraph" style:parent-style-name="Standard">
      <style:text-properties style:font-name="AA cursive"/>
    </style:style>
    <style:style style:name="P3" style:family="paragraph" style:parent-style-name="Standard">
      <style:paragraph-properties fo:text-align="center" style:justify-single-word="false"/>
      <style:text-properties style:font-name="AA cursive" fo:font-size="16pt" fo:font-weight="normal" style:font-size-asian="16pt" style:font-weight-asian="normal" style:font-size-complex="16pt" style:font-weight-complex="normal"/>
    </style:style>
    <style:style style:name="P4" style:family="paragraph" style:parent-style-name="Standard">
      <style:text-properties style:font-name="Capitals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Ecole maternelle <text:s text:c="6"/>– ville <text:s text:c="2"/></text:p>
      <text:p text:style-name="Standard"/>
      <text:p text:style-name="Standard"/>
      <text:p text:style-name="P1">PERIODE 4</text:p>
      <text:p text:style-name="Standard"/>
      <text:p text:style-name="Standard"/>
      <text:p text:style-name="Standard"><draw:frame draw:style-name="fr1" draw:name="images1" text:anchor-type="paragraph" svg:x="-0.206cm" svg:y="0.603cm" svg:width="17cm" svg:height="12.024cm" draw:z-index="0"><draw:image xlink:href="Pictures/10000000000003970000028A035C413F.gif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4">VOICI LE TRAVAIL DE : __________________________________________</text:p>
      <text:p text:style-name="P2"/>
      <text:p text:style-name="P2"/>
      <text:p text:style-name="P2"/>
      <text:p text:style-name="P2"/>
      <text:p text:style-name="P2">Année scolaire 2012 – 2013<text:tab/><text:tab/><text:tab/><text:tab/><text:tab/>Classe de moyenne sectio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1" svg:font-family="Tahoma"/>
    <style:font-face style:name="AA cursive" svg:font-family="'AA cursive'" style:font-pitch="variable"/>
    <style:font-face style:name="Capitals" svg:font-family="Capitals" style:font-pitch="variable"/>
    <style:font-face style:name="Mickey" svg:font-family="Mickey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Karoline Damery</meta:initial-creator>
    <meta:creation-date>2010-04-26T00:48:20</meta:creation-date>
    <dc:date>2012-08-31T21:18:39</dc:date>
    <dc:creator>Karoline Damery</dc:creator>
    <meta:editing-duration>PT00H06M11S</meta:editing-duration>
    <meta:editing-cycles>1</meta:editing-cycles>
    <meta:generator>OpenOffice.org/3.2$Unix OpenOffice.org_project/320m12$Build-9483</meta:generator>
    <meta:document-statistic meta:table-count="0" meta:image-count="1" meta:object-count="0" meta:page-count="1" meta:paragraph-count="4" meta:word-count="21" meta:character-count="162"/>
  </office:meta>
</office:document-meta>
</file>